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03E0000002E5E0A5E93.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1" svg:font-family="Symbol" style:font-adornments="Normale" style:font-family-generic="roman" style:font-pitch="variable" style:font-charset="x-symbol"/>
    <style:font-face style:name="OpenSymbol" svg:font-family="OpenSymbol"/>
    <style:font-face style:name="Lucida Sans1" svg:font-family="'Lucida Sans'" style:font-family-generic="swiss"/>
    <style:font-face style:name="Arial1" svg:font-family="Arial" style:font-family-generic="roman" style:font-pitch="variable"/>
    <style:font-face style:name="Arial MT" svg:font-family="'Arial MT'" style:font-family-generic="roman" style:font-pitch="variable"/>
    <style:font-face style:name="Calibri" svg:font-family="Calibri"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MT1" svg:font-family="'Arial MT'" style:font-family-generic="system" style:font-pitch="variable"/>
    <style:font-face style:name="Calibri1"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2" svg:font-family="Symbol" style:font-family-generic="system" style:font-pitch="variable"/>
  </office:font-face-decls>
  <office:automatic-styles>
    <style:style style:name="P1" style:family="paragraph" style:parent-style-name="Text_20_body">
      <style:text-properties style:font-name="Arial1" fo:font-weight="bold" style:font-weight-asian="bold"/>
    </style:style>
    <style:style style:name="P2" style:family="paragraph" style:parent-style-name="Text_20_body">
      <style:paragraph-properties fo:margin-left="11.409cm" fo:margin-right="0cm" fo:margin-top="0.496cm" fo:margin-bottom="0cm" fo:text-align="end" style:justify-single-word="false" fo:text-indent="2.311cm" style:auto-text-indent="false"/>
    </style:style>
    <style:style style:name="P3" style:family="paragraph" style:parent-style-name="Text_20_body">
      <style:paragraph-properties fo:margin-left="0.247cm" fo:margin-right="0cm" fo:text-indent="0cm" style:auto-text-indent="false"/>
    </style:style>
    <style:style style:name="P4" style:family="paragraph" style:parent-style-name="Text_20_body">
      <style:paragraph-properties fo:margin-left="0.247cm" fo:margin-right="0cm" fo:text-indent="0cm" style:auto-text-indent="false">
        <style:tab-stops>
          <style:tab-stop style:position="2.907cm"/>
          <style:tab-stop style:position="4.556cm"/>
          <style:tab-stop style:position="15.549cm"/>
        </style:tab-stops>
      </style:paragraph-properties>
    </style:style>
    <style:style style:name="P5" style:family="paragraph" style:parent-style-name="Text_20_body">
      <style:paragraph-properties fo:margin-left="0.247cm" fo:margin-right="0cm" fo:text-align="justify" style:justify-single-word="false" fo:text-indent="0cm" style:auto-text-indent="false"/>
    </style:style>
    <style:style style:name="P6" style:family="paragraph" style:parent-style-name="Text_20_body">
      <style:paragraph-properties fo:margin-left="0.247cm" fo:margin-right="0cm" fo:text-align="justify" style:justify-single-word="false" fo:text-indent="0cm" style:auto-text-indent="false">
        <style:tab-stops>
          <style:tab-stop style:position="0.238cm"/>
          <style:tab-stop style:position="10.232cm"/>
          <style:tab-stop style:position="17.168cm"/>
        </style:tab-stops>
      </style:paragraph-properties>
    </style:style>
    <style:style style:name="P7" style:family="paragraph" style:parent-style-name="Text_20_body">
      <style:paragraph-properties fo:margin-left="0.247cm" fo:margin-right="0cm" fo:margin-top="0.402cm" fo:margin-bottom="0cm" fo:text-indent="0cm" style:auto-text-indent="false">
        <style:tab-stops>
          <style:tab-stop style:position="15.182cm"/>
        </style:tab-stops>
      </style:paragraph-properties>
    </style:style>
    <style:style style:name="P8" style:family="paragraph" style:parent-style-name="Text_20_body">
      <style:paragraph-properties fo:margin-left="0.247cm" fo:margin-right="0cm" fo:margin-top="0.374cm" fo:margin-bottom="0cm" fo:text-align="center" style:justify-single-word="false" fo:text-indent="0cm" style:auto-text-indent="false">
        <style:tab-stops>
          <style:tab-stop style:position="2.746cm"/>
          <style:tab-stop style:position="5.244cm"/>
          <style:tab-stop style:position="7.742cm"/>
        </style:tab-stops>
      </style:paragraph-properties>
    </style:style>
    <style:style style:name="P9" style:family="paragraph" style:parent-style-name="Text_20_body">
      <style:paragraph-properties fo:margin-left="0.247cm" fo:margin-right="0cm" fo:margin-top="0.404cm" fo:margin-bottom="0cm" fo:text-indent="0cm" style:auto-text-indent="false">
        <style:tab-stops>
          <style:tab-stop style:position="12.294cm"/>
        </style:tab-stops>
      </style:paragraph-properties>
    </style:style>
    <style:style style:name="P10" style:family="paragraph" style:parent-style-name="Text_20_body">
      <style:paragraph-properties fo:margin-left="0.247cm" fo:margin-right="0cm" fo:margin-top="0.205cm" fo:margin-bottom="0cm" fo:text-indent="0cm" style:auto-text-indent="false">
        <style:tab-stops>
          <style:tab-stop style:position="7.569cm"/>
          <style:tab-stop style:position="8.488cm"/>
          <style:tab-stop style:position="16.155cm"/>
          <style:tab-stop style:position="17.221cm"/>
        </style:tab-stops>
      </style:paragraph-properties>
    </style:style>
    <style:style style:name="P11" style:family="paragraph" style:parent-style-name="Text_20_body">
      <style:paragraph-properties fo:margin-left="0.247cm" fo:margin-right="0cm" fo:margin-top="0.002cm" fo:margin-bottom="0cm" fo:text-align="justify" style:justify-single-word="false" fo:text-indent="0cm" style:auto-text-indent="false"/>
    </style:style>
    <style:style style:name="P12" style:family="paragraph" style:parent-style-name="Text_20_body">
      <style:paragraph-properties fo:margin-left="0.247cm" fo:margin-right="0cm" fo:margin-top="0.002cm" fo:margin-bottom="0cm" fo:text-align="justify" style:justify-single-word="false" fo:text-indent="0cm" style:auto-text-indent="false">
        <style:tab-stops>
          <style:tab-stop style:position="8.05cm"/>
          <style:tab-stop style:position="15.75cm"/>
        </style:tab-stops>
      </style:paragraph-properties>
    </style:style>
    <style:style style:name="P13" style:family="paragraph" style:parent-style-name="Text_20_body">
      <style:paragraph-properties fo:margin-left="0.247cm" fo:margin-right="0cm" fo:margin-top="0.201cm" fo:margin-bottom="0cm" fo:text-indent="0cm" style:auto-text-indent="false">
        <style:tab-stops>
          <style:tab-stop style:position="7.569cm"/>
          <style:tab-stop style:position="8.488cm"/>
          <style:tab-stop style:position="16.155cm"/>
          <style:tab-stop style:position="17.221cm"/>
        </style:tab-stops>
      </style:paragraph-properties>
    </style:style>
    <style:style style:name="P14" style:family="paragraph" style:parent-style-name="Standard">
      <style:paragraph-properties fo:margin-left="0.247cm" fo:margin-right="0cm" fo:margin-top="0cm" fo:margin-bottom="0cm" fo:text-align="start" style:justify-single-word="false" fo:text-indent="0cm" style:auto-text-indent="false">
        <style:tab-stops>
          <style:tab-stop style:position="4.914cm"/>
          <style:tab-stop style:position="5.341cm"/>
          <style:tab-stop style:position="16.166cm"/>
        </style:tab-stops>
      </style:paragraph-properties>
    </style:style>
    <style:style style:name="P15" style:family="paragraph" style:parent-style-name="Text_20_body">
      <style:paragraph-properties fo:margin-left="3.006cm" fo:margin-right="0cm" fo:line-height="0.035cm" fo:text-indent="0cm" style:auto-text-indent="false"/>
      <style:text-properties fo:font-size="1pt" style:font-size-asian="1pt"/>
    </style:style>
    <style:style style:name="P16" style:family="paragraph" style:parent-style-name="Text_20_body">
      <style:paragraph-properties fo:margin-top="0.032cm" fo:margin-bottom="0cm"/>
    </style:style>
    <style:style style:name="P17" style:family="paragraph" style:parent-style-name="Text_20_body">
      <style:paragraph-properties fo:margin-top="0.004cm" fo:margin-bottom="0cm"/>
    </style:style>
    <style:style style:name="P18" style:family="paragraph" style:parent-style-name="Text_20_body">
      <style:paragraph-properties fo:margin-top="0.004cm" fo:margin-bottom="0cm"/>
      <style:text-properties style:font-name="Arial1" fo:font-size="11pt" fo:font-weight="bold" style:font-size-asian="11pt" style:font-weight-asian="bold"/>
    </style:style>
    <style:style style:name="P19" style:family="paragraph" style:parent-style-name="Text_20_body">
      <style:paragraph-properties fo:margin-top="0.005cm" fo:margin-bottom="0cm"/>
      <style:text-properties style:font-name="Arial1" fo:font-weight="bold" style:font-weight-asian="bold"/>
    </style:style>
    <style:style style:name="P20" style:family="paragraph" style:parent-style-name="Text_20_body">
      <style:paragraph-properties fo:margin-top="0.039cm" fo:margin-bottom="0cm"/>
    </style:style>
    <style:style style:name="P21" style:family="paragraph" style:parent-style-name="Text_20_body">
      <style:paragraph-properties fo:margin-top="0.037cm" fo:margin-bottom="0cm"/>
    </style:style>
    <style:style style:name="P22" style:family="paragraph" style:parent-style-name="Text_20_body">
      <style:paragraph-properties fo:margin-left="0.247cm" fo:margin-right="0.266cm" fo:margin-top="0.404cm" fo:margin-bottom="0cm" fo:line-height="100%" fo:text-align="justify" style:justify-single-word="false" fo:text-indent="0cm" style:auto-text-indent="false"/>
    </style:style>
    <style:style style:name="P23" style:family="paragraph" style:parent-style-name="Text_20_body">
      <style:paragraph-properties fo:margin-top="0.076cm" fo:margin-bottom="0cm"/>
    </style:style>
    <style:style style:name="P24" style:family="paragraph" style:parent-style-name="Text_20_body">
      <style:paragraph-properties fo:margin-top="0.002cm" fo:margin-bottom="0cm"/>
    </style:style>
    <style:style style:name="P25" style:family="paragraph" style:parent-style-name="Text_20_body">
      <style:paragraph-properties fo:margin-top="0.002cm" fo:margin-bottom="0cm"/>
      <style:text-properties style:font-name="Arial1" fo:font-weight="bold" style:font-weight-asian="bold"/>
    </style:style>
    <style:style style:name="P26" style:family="paragraph" style:parent-style-name="Text_20_body">
      <style:paragraph-properties fo:margin-top="0.266cm" fo:margin-bottom="0cm"/>
    </style:style>
    <style:style style:name="P27" style:family="paragraph" style:parent-style-name="Text_20_body">
      <style:paragraph-properties fo:margin-left="0.247cm" fo:margin-right="0.245cm" fo:margin-top="0.002cm" fo:margin-bottom="0cm" fo:text-align="justify" style:justify-single-word="false" fo:text-indent="0cm" style:auto-text-indent="false"/>
    </style:style>
    <style:style style:name="P28" style:family="paragraph" style:parent-style-name="Text_20_body">
      <style:paragraph-properties fo:margin-left="11.49cm" fo:margin-right="0cm" fo:text-indent="0cm" style:auto-text-indent="false"/>
    </style:style>
    <style:style style:name="P29" style:family="paragraph" style:parent-style-name="Text_20_body">
      <style:paragraph-properties fo:margin-left="0.247cm" fo:margin-right="0.162cm" fo:margin-top="0.205cm" fo:margin-bottom="0cm" fo:line-height="150%" fo:text-align="justify" style:justify-single-word="false" fo:text-indent="0cm" style:auto-text-indent="false">
        <style:tab-stops>
          <style:tab-stop style:position="4.648cm"/>
          <style:tab-stop style:position="6.024cm"/>
          <style:tab-stop style:position="7.95cm"/>
          <style:tab-stop style:position="8.604cm"/>
          <style:tab-stop style:position="9.98cm"/>
          <style:tab-stop style:position="10.583cm"/>
          <style:tab-stop style:position="15.639cm"/>
          <style:tab-stop style:position="17.131cm"/>
          <style:tab-stop style:position="17.33cm"/>
        </style:tab-stops>
      </style:paragraph-properties>
    </style:style>
    <style:style style:name="P30" style:family="paragraph" style:parent-style-name="Text_20_body">
      <style:paragraph-properties fo:margin-top="0.199cm" fo:margin-bottom="0cm"/>
    </style:style>
    <style:style style:name="P31" style:family="paragraph" style:parent-style-name="Text_20_body">
      <style:paragraph-properties fo:margin-top="0.404cm" fo:margin-bottom="0cm"/>
    </style:style>
    <style:style style:name="P32" style:family="paragraph" style:parent-style-name="Text_20_body">
      <style:paragraph-properties fo:margin-left="0.247cm" fo:margin-right="0.166cm" fo:margin-top="0.203cm" fo:margin-bottom="0cm" fo:line-height="150%" fo:text-align="justify" style:justify-single-word="false" fo:text-indent="0cm" style:auto-text-indent="false">
        <style:tab-stops>
          <style:tab-stop style:position="4.757cm"/>
          <style:tab-stop style:position="6.048cm"/>
          <style:tab-stop style:position="7.95cm"/>
          <style:tab-stop style:position="8.604cm"/>
          <style:tab-stop style:position="9.992cm"/>
          <style:tab-stop style:position="10.583cm"/>
          <style:tab-stop style:position="15.639cm"/>
          <style:tab-stop style:position="17.131cm"/>
          <style:tab-stop style:position="17.316cm"/>
        </style:tab-stops>
      </style:paragraph-properties>
    </style:style>
    <style:style style:name="P33" style:family="paragraph" style:parent-style-name="Text_20_body">
      <style:paragraph-properties fo:margin-top="0.205cm" fo:margin-bottom="0cm"/>
    </style:style>
    <style:style style:name="P34" style:family="paragraph" style:parent-style-name="Text_20_body">
      <style:paragraph-properties fo:margin-top="0.196cm" fo:margin-bottom="0cm"/>
    </style:style>
    <style:style style:name="P35" style:family="paragraph" style:parent-style-name="Text_20_body">
      <style:paragraph-properties fo:margin-left="0.247cm" fo:margin-right="0.25cm" fo:text-align="justify" style:justify-single-word="false" fo:text-indent="0cm" style:auto-text-indent="false"/>
    </style:style>
    <style:style style:name="P36" style:family="paragraph" style:parent-style-name="Text_20_body">
      <style:paragraph-properties fo:margin-left="0cm" fo:margin-right="0.97cm" fo:text-align="end" style:justify-single-word="false" fo:text-indent="0cm" style:auto-text-indent="false"/>
    </style:style>
    <style:style style:name="P37" style:family="paragraph" style:parent-style-name="Text_20_body">
      <style:paragraph-properties fo:margin-top="0.079cm" fo:margin-bottom="0cm"/>
    </style:style>
    <style:style style:name="P38" style:family="paragraph" style:parent-style-name="Text_20_body">
      <style:paragraph-properties fo:margin-top="0.081cm" fo:margin-bottom="0cm"/>
    </style:style>
    <style:style style:name="P39" style:family="paragraph" style:parent-style-name="Text_20_body">
      <style:paragraph-properties fo:margin-left="0cm" fo:margin-right="1.014cm" fo:text-align="end" style:justify-single-word="false" fo:text-indent="0cm" style:auto-text-indent="false">
        <style:tab-stops>
          <style:tab-stop style:position="5.267cm"/>
          <style:tab-stop style:position="7.592cm"/>
          <style:tab-stop style:position="16.235cm"/>
        </style:tab-stops>
      </style:paragraph-properties>
    </style:style>
    <style:style style:name="P40" style:family="paragraph" style:parent-style-name="Text_20_body">
      <style:paragraph-properties fo:margin-left="0.3cm" fo:margin-right="0cm" fo:margin-top="0.199cm" fo:margin-bottom="0.199cm" fo:text-indent="0cm" style:auto-text-indent="false"/>
    </style:style>
    <style:style style:name="P41" style:family="paragraph" style:parent-style-name="Text_20_body" style:master-page-name="">
      <style:paragraph-properties fo:margin-left="0cm" fo:margin-right="0.053cm" fo:margin-top="0.002cm" fo:margin-bottom="0cm" fo:text-align="end" style:justify-single-word="false" fo:orphans="2" fo:widows="2" fo:text-indent="0cm" style:auto-text-indent="false" style:page-number="auto" style:writing-mode="lr-tb"/>
      <style:text-properties fo:letter-spacing="-0.004cm"/>
    </style:style>
    <style:style style:name="P42" style:family="paragraph" style:parent-style-name="Text_20_body">
      <style:paragraph-properties fo:margin-left="0.247cm" fo:margin-right="0cm" fo:margin-top="0.409cm" fo:margin-bottom="0cm" fo:text-align="justify" style:justify-single-word="false" fo:text-indent="0cm" style:auto-text-indent="false">
        <style:tab-stops>
          <style:tab-stop style:position="8.05cm"/>
          <style:tab-stop style:position="15.75cm"/>
        </style:tab-stops>
      </style:paragraph-properties>
    </style:style>
    <style:style style:name="P43" style:family="paragraph" style:parent-style-name="Text_20_body">
      <style:paragraph-properties fo:margin-left="0.247cm" fo:margin-right="0cm" fo:margin-top="0.409cm" fo:margin-bottom="0cm" fo:text-align="justify" style:justify-single-word="false" fo:text-indent="0cm" style:auto-text-indent="false">
        <style:tab-stops>
          <style:tab-stop style:position="8.05cm"/>
          <style:tab-stop style:position="15.75cm"/>
        </style:tab-stops>
      </style:paragraph-properties>
      <style:text-properties fo:font-weight="bold" style:font-weight-asian="bold" style:font-weight-complex="bold"/>
    </style:style>
    <style:style style:name="P44" style:family="paragraph" style:parent-style-name="Heading_20_1">
      <style:paragraph-properties fo:text-align="justify" style:justify-single-word="false"/>
    </style:style>
    <style:style style:name="P45" style:family="paragraph" style:parent-style-name="Heading_20_1">
      <style:paragraph-properties fo:margin-left="0.004cm" fo:margin-right="0.005cm" fo:margin-top="0.402cm" fo:margin-bottom="0cm" fo:text-align="center" style:justify-single-word="false" fo:text-indent="0cm" style:auto-text-indent="false"/>
      <style:text-properties fo:letter-spacing="-0.004cm"/>
    </style:style>
    <style:style style:name="P46" style:family="paragraph" style:parent-style-name="List_20_Paragraph" style:list-style-name="WWNum1">
      <style:paragraph-properties fo:margin-left="0.3cm" fo:margin-right="0cm" fo:margin-top="0.199cm" fo:margin-bottom="0.199cm" fo:line-height="100%" fo:text-align="start" style:justify-single-word="false" fo:text-indent="0cm" style:auto-text-indent="false">
        <style:tab-stops>
          <style:tab-stop style:position="1.519cm"/>
          <style:tab-stop style:position="2.378cm"/>
          <style:tab-stop style:position="4.21cm"/>
          <style:tab-stop style:position="4.613cm"/>
          <style:tab-stop style:position="10.502cm"/>
          <style:tab-stop style:position="17.281cm"/>
        </style:tab-stops>
      </style:paragraph-properties>
    </style:style>
    <style:style style:name="P47" style:family="paragraph" style:parent-style-name="List_20_Paragraph" style:list-style-name="WWNum1">
      <style:paragraph-properties fo:margin-left="0.3cm" fo:margin-right="0cm" fo:margin-top="0.199cm" fo:margin-bottom="0.199cm" fo:line-height="100%" fo:text-align="start" style:justify-single-word="false" fo:text-indent="0cm" style:auto-text-indent="false">
        <style:tab-stops>
          <style:tab-stop style:position="1.519cm"/>
          <style:tab-stop style:position="10.038cm"/>
          <style:tab-stop style:position="11.15cm"/>
          <style:tab-stop style:position="15.628cm"/>
        </style:tab-stops>
      </style:paragraph-properties>
    </style:style>
    <style:style style:name="P48" style:family="paragraph" style:parent-style-name="List_20_Paragraph" style:list-style-name="WWNum1">
      <style:paragraph-properties fo:margin-left="0.3cm" fo:margin-right="0cm" fo:margin-top="0.199cm" fo:margin-bottom="0.199cm" fo:line-height="100%" fo:text-align="start" style:justify-single-word="false" fo:text-indent="0cm" style:auto-text-indent="false">
        <style:tab-stops>
          <style:tab-stop style:position="1.519cm"/>
          <style:tab-stop style:position="4.355cm"/>
          <style:tab-stop style:position="6.853cm"/>
          <style:tab-stop style:position="17.163cm"/>
        </style:tab-stops>
      </style:paragraph-properties>
    </style:style>
    <style:style style:name="P49" style:family="paragraph" style:parent-style-name="List_20_Paragraph" style:list-style-name="WWNum1">
      <style:paragraph-properties fo:margin-left="0.3cm" fo:margin-right="0cm" fo:margin-top="0.199cm" fo:margin-bottom="0.199cm" fo:line-height="100%" fo:text-align="start" style:justify-single-word="false" fo:text-indent="0cm" style:auto-text-indent="false">
        <style:tab-stops>
          <style:tab-stop style:position="1.519cm"/>
          <style:tab-stop style:position="11.49cm"/>
          <style:tab-stop style:position="12.739cm"/>
          <style:tab-stop style:position="13.988cm"/>
          <style:tab-stop style:position="15.236cm"/>
        </style:tab-stops>
      </style:paragraph-properties>
    </style:style>
    <style:style style:name="P50" style:family="paragraph" style:parent-style-name="List_20_Paragraph" style:list-style-name="WWNum1">
      <style:paragraph-properties fo:margin-left="0.3cm" fo:margin-right="0cm" fo:margin-top="0.199cm" fo:margin-bottom="0.199cm" fo:line-height="100%" fo:text-align="start" style:justify-single-word="false" fo:text-indent="0cm" style:auto-text-indent="false">
        <style:tab-stops>
          <style:tab-stop style:position="1.519cm"/>
          <style:tab-stop style:position="15.122cm"/>
          <style:tab-stop style:position="16.921cm"/>
        </style:tab-stops>
      </style:paragraph-properties>
    </style:style>
    <style:style style:name="P51" style:family="paragraph" style:parent-style-name="List_20_Paragraph" style:list-style-name="WWNum1">
      <style:paragraph-properties fo:margin-left="0.3cm" fo:margin-right="0cm" fo:margin-top="0.199cm" fo:margin-bottom="0.199cm" fo:line-height="100%" fo:text-align="start" style:justify-single-word="false" fo:text-indent="0cm" style:auto-text-indent="false">
        <style:tab-stops>
          <style:tab-stop style:position="1.519cm"/>
          <style:tab-stop style:position="13.959cm"/>
          <style:tab-stop style:position="16.046cm"/>
        </style:tab-stops>
      </style:paragraph-properties>
    </style:style>
    <style:style style:name="P52" style:family="paragraph" style:parent-style-name="List_20_Paragraph" style:list-style-name="WWNum1">
      <style:paragraph-properties fo:margin-left="0.3cm" fo:margin-right="0cm" fo:margin-top="0.199cm" fo:margin-bottom="0.199cm" fo:line-height="100%" fo:text-align="start" style:justify-single-word="false" fo:text-indent="0cm" style:auto-text-indent="false">
        <style:tab-stops>
          <style:tab-stop style:position="1.519cm"/>
          <style:tab-stop style:position="17.246cm"/>
        </style:tab-stops>
      </style:paragraph-properties>
      <style:text-properties fo:font-size="10pt" style:font-size-asian="10pt"/>
    </style:style>
    <style:style style:name="P53" style:family="paragraph" style:parent-style-name="List_20_Paragraph" style:list-style-name="WWNum2">
      <style:paragraph-properties fo:margin-left="1.515cm" fo:margin-right="0cm" fo:margin-top="0cm" fo:margin-bottom="0cm" fo:line-height="100%" fo:text-align="start" style:justify-single-word="false" fo:text-indent="-0.631cm" style:auto-text-indent="false">
        <style:tab-stops>
          <style:tab-stop style:position="1.515cm"/>
        </style:tab-stops>
      </style:paragraph-properties>
    </style:style>
    <style:style style:name="P54" style:family="paragraph" style:parent-style-name="List_20_Paragraph" style:list-style-name="WWNum2">
      <style:paragraph-properties fo:margin-left="1.515cm" fo:margin-right="0cm" fo:margin-top="0.065cm" fo:margin-bottom="0cm" fo:line-height="100%" fo:text-align="start" style:justify-single-word="false" fo:text-indent="-0.631cm" style:auto-text-indent="false">
        <style:tab-stops>
          <style:tab-stop style:position="1.515cm"/>
        </style:tab-stops>
      </style:paragraph-properties>
    </style:style>
    <style:style style:name="P55" style:family="paragraph" style:parent-style-name="List_20_Paragraph" style:list-style-name="WWNum3">
      <style:paragraph-properties fo:margin-left="0.624cm" fo:margin-right="0cm" fo:margin-top="0cm" fo:margin-bottom="0cm" fo:line-height="100%" fo:text-align="start" style:justify-single-word="false" fo:text-indent="-0.377cm" style:auto-text-indent="false">
        <style:tab-stops>
          <style:tab-stop style:position="0.624cm"/>
        </style:tab-stops>
      </style:paragraph-properties>
    </style:style>
    <style:style style:name="P56" style:family="paragraph" style:parent-style-name="List_20_Paragraph" style:list-style-name="WWNum3">
      <style:paragraph-properties fo:margin-left="0.624cm" fo:margin-right="0cm" fo:margin-top="0cm" fo:margin-bottom="0cm" fo:line-height="100%" fo:text-align="start" style:justify-single-word="false" fo:text-indent="-0.377cm" style:auto-text-indent="false">
        <style:tab-stops>
          <style:tab-stop style:position="0.624cm"/>
        </style:tab-stops>
      </style:paragraph-properties>
      <style:text-properties fo:font-size="10pt" fo:letter-spacing="-0.004cm" style:font-size-asian="10pt"/>
    </style:style>
    <style:style style:name="P57" style:family="paragraph" style:parent-style-name="List_20_Paragraph" style:list-style-name="WWNum3">
      <style:paragraph-properties fo:margin-top="0.002cm" fo:margin-bottom="0cm" fo:line-height="100%" fo:text-align="start" style:justify-single-word="false">
        <style:tab-stops>
          <style:tab-stop style:position="0.619cm"/>
        </style:tab-stops>
      </style:paragraph-properties>
    </style:style>
    <style:style style:name="P58" style:family="paragraph" style:parent-style-name="List_20_Paragraph" style:list-style-name="WWNum3">
      <style:paragraph-properties fo:margin-top="0cm" fo:margin-bottom="0cm" fo:line-height="0.519cm" fo:text-align="start" style:justify-single-word="false">
        <style:tab-stops>
          <style:tab-stop style:position="0.598cm"/>
        </style:tab-stops>
      </style:paragraph-properties>
    </style:style>
    <style:style style:name="P59" style:family="paragraph" style:parent-style-name="List_20_Paragraph" style:list-style-name="WWNum3">
      <style:paragraph-properties fo:margin-top="0cm" fo:margin-bottom="0cm" fo:line-height="100%" fo:text-align="start" style:justify-single-word="false">
        <style:tab-stops>
          <style:tab-stop style:position="0.619cm"/>
        </style:tab-stops>
      </style:paragraph-properties>
    </style:style>
    <style:style style:name="P60" style:family="paragraph" style:parent-style-name="Standard">
      <style:paragraph-properties fo:margin-left="0.004cm" fo:margin-right="0cm" fo:margin-top="0.002cm" fo:margin-bottom="0cm" fo:text-align="center" style:justify-single-word="false" fo:text-indent="0cm" style:auto-text-indent="false"/>
      <style:text-properties style:font-name="Arial1" fo:font-size="11pt" fo:letter-spacing="-0.004cm" fo:font-weight="bold" style:font-size-asian="11pt" style:font-weight-asian="bold"/>
    </style:style>
    <style:style style:name="P61" style:family="paragraph" style:parent-style-name="Standard" style:master-page-name="Converted1">
      <style:paragraph-properties fo:margin-left="0cm" fo:margin-right="0.005cm" fo:margin-top="0.115cm" fo:margin-bottom="0cm" fo:text-align="center" style:justify-single-word="false" fo:text-indent="0cm" style:auto-text-indent="false" style:page-number="auto"/>
    </style:style>
    <style:style style:name="P62" style:family="paragraph">
      <style:paragraph-properties fo:text-align="center"/>
      <style:text-properties fo:font-size="18pt"/>
    </style:style>
    <style:style style:name="T1" style:family="text">
      <style:text-properties fo:color="#2e5395"/>
    </style:style>
    <style:style style:name="T2" style:family="text">
      <style:text-properties fo:color="#2e5395" fo:letter-spacing="-0.011cm"/>
    </style:style>
    <style:style style:name="T3" style:family="text">
      <style:text-properties fo:color="#2e5395" fo:letter-spacing="-0.012cm"/>
    </style:style>
    <style:style style:name="T4" style:family="text">
      <style:text-properties fo:color="#2e5395" fo:letter-spacing="-0.018cm"/>
    </style:style>
    <style:style style:name="T5" style:family="text">
      <style:text-properties fo:color="#2e5395" fo:letter-spacing="-0.004cm"/>
    </style:style>
    <style:style style:name="T6" style:family="text">
      <style:text-properties fo:letter-spacing="-0.011cm"/>
    </style:style>
    <style:style style:name="T7" style:family="text">
      <style:text-properties fo:letter-spacing="-0.011cm" style:text-underline-style="solid" style:text-underline-width="auto" style:text-underline-color="font-color"/>
    </style:style>
    <style:style style:name="T8" style:family="text">
      <style:text-properties fo:letter-spacing="-0.012cm"/>
    </style:style>
    <style:style style:name="T9" style:family="text">
      <style:text-properties fo:letter-spacing="-0.018cm"/>
    </style:style>
    <style:style style:name="T10" style:family="text">
      <style:text-properties fo:letter-spacing="-0.004cm"/>
    </style:style>
    <style:style style:name="T11" style:family="text">
      <style:text-properties fo:letter-spacing="-0.004cm" style:text-scale="95%"/>
    </style:style>
    <style:style style:name="T12" style:family="text">
      <style:text-properties fo:letter-spacing="-0.004cm" style:text-underline-style="solid" style:text-underline-width="auto" style:text-underline-color="font-color"/>
    </style:style>
    <style:style style:name="T13" style:family="text">
      <style:text-properties fo:letter-spacing="-0.025cm"/>
    </style:style>
    <style:style style:name="T14" style:family="text">
      <style:text-properties fo:letter-spacing="-0.021cm"/>
    </style:style>
    <style:style style:name="T15" style:family="text">
      <style:text-properties fo:letter-spacing="-0.016cm"/>
    </style:style>
    <style:style style:name="T16" style:family="text">
      <style:text-properties fo:letter-spacing="-0.007cm"/>
    </style:style>
    <style:style style:name="T17" style:family="text">
      <style:text-properties fo:letter-spacing="-0.009cm"/>
    </style:style>
    <style:style style:name="T18" style:family="text">
      <style:text-properties fo:letter-spacing="-0.009cm" style:text-underline-style="solid" style:text-underline-width="auto" style:text-underline-color="font-color"/>
    </style:style>
    <style:style style:name="T19" style:family="text">
      <style:text-properties style:font-name="Symbol" style:text-scale="65%"/>
    </style:style>
    <style:style style:name="T20" style:family="text">
      <style:text-properties style:font-name="Symbol" fo:letter-spacing="0.051cm" style:text-scale="75%"/>
    </style:style>
    <style:style style:name="T21" style:family="text">
      <style:text-properties style:font-name="Times New Roman"/>
    </style:style>
    <style:style style:name="T22" style:family="text">
      <style:text-properties style:font-name="Times New Roman" fo:letter-spacing="0.051cm"/>
    </style:style>
    <style:style style:name="T23" style:family="text">
      <style:text-properties style:font-name="Times New Roman" fo:letter-spacing="-0.009cm" style:text-scale="95%"/>
    </style:style>
    <style:style style:name="T24" style:family="text">
      <style:text-properties style:font-name="Times New Roman" style:text-underline-style="solid" style:text-underline-width="auto" style:text-underline-color="font-color"/>
    </style:style>
    <style:style style:name="T25" style:family="text">
      <style:text-properties style:font-name="Times New Roman" fo:font-size="10pt" style:font-size-asian="10pt"/>
    </style:style>
    <style:style style:name="T26" style:family="text">
      <style:text-properties style:font-name="Times New Roman" fo:font-size="10pt" style:text-underline-style="solid" style:text-underline-width="auto" style:text-underline-color="font-color" style:font-size-asian="10pt"/>
    </style:style>
    <style:style style:name="T27" style:family="text">
      <style:text-properties style:font-name="Times New Roman" style:text-underline-style="none"/>
    </style:style>
    <style:style style:name="T28" style:family="text">
      <style:text-properties style:font-name="Arial1" fo:letter-spacing="-0.004cm" fo:font-weight="bold" style:font-weight-asian="bold"/>
    </style:style>
    <style:style style:name="T29" style:family="text">
      <style:text-properties style:font-name="Arial1" fo:font-weight="bold" style:font-weight-asian="bold"/>
    </style:style>
    <style:style style:name="T30" style:family="text">
      <style:text-properties style:font-name="Arial1" fo:font-size="10pt" fo:font-weight="bold" style:font-size-asian="10pt" style:font-weight-asian="bold"/>
    </style:style>
    <style:style style:name="T31" style:family="text">
      <style:text-properties style:font-name="Arial1" fo:font-size="10pt" fo:letter-spacing="-0.012cm" fo:font-weight="bold" style:font-size-asian="10pt" style:font-weight-asian="bold"/>
    </style:style>
    <style:style style:name="T32" style:family="text">
      <style:text-properties style:font-name="Arial1" fo:font-size="10pt" fo:letter-spacing="-0.007cm" fo:font-weight="bold" style:font-size-asian="10pt" style:font-weight-asian="bold"/>
    </style:style>
    <style:style style:name="T33" style:family="text">
      <style:text-properties style:font-name="Arial1" fo:font-size="10pt" fo:letter-spacing="-0.004cm" fo:font-weight="bold" style:font-size-asian="10pt" style:font-weight-asian="bold"/>
    </style:style>
    <style:style style:name="T34" style:family="text">
      <style:text-properties style:font-name="Arial1" fo:font-size="10pt" style:text-underline-style="solid" style:text-underline-width="auto" style:text-underline-color="font-color" fo:font-weight="bold" style:font-size-asian="10pt" style:font-weight-asian="bold"/>
    </style:style>
    <style:style style:name="T35" style:family="text">
      <style:text-properties style:font-name="Arial1" fo:font-size="10pt" fo:letter-spacing="0.009cm" fo:font-weight="bold" style:font-size-asian="10pt" style:font-weight-asian="bold"/>
    </style:style>
    <style:style style:name="T36" style:family="text">
      <style:text-properties style:font-name="Arial1" fo:font-size="10pt" fo:letter-spacing="-0.018cm" fo:font-weight="bold" style:font-size-asian="10pt" style:font-weight-asian="bold"/>
    </style:style>
    <style:style style:name="T37" style:family="text">
      <style:text-properties style:font-name="Arial1" fo:letter-spacing="-0.012cm" fo:font-weight="bold" style:font-weight-asian="bold"/>
    </style:style>
    <style:style style:name="T38" style:family="text">
      <style:text-properties style:font-name="Arial1" fo:font-size="12pt" fo:font-weight="bold" style:font-size-asian="12pt" style:font-weight-asian="bold"/>
    </style:style>
    <style:style style:name="T39" style:family="text">
      <style:text-properties style:font-name="Arial1" fo:font-size="12pt" fo:letter-spacing="-0.011cm" fo:font-weight="bold" style:font-size-asian="12pt" style:font-weight-asian="bold"/>
    </style:style>
    <style:style style:name="T40" style:family="text">
      <style:text-properties style:font-name="Arial1" fo:font-size="12pt" fo:letter-spacing="-0.004cm" fo:font-weight="bold" style:font-size-asian="12pt" style:font-weight-asian="bold"/>
    </style:style>
    <style:style style:name="T41" style:family="text">
      <style:text-properties style:font-name="Arial1" style:text-underline-style="solid" style:text-underline-width="auto" style:text-underline-color="font-color" fo:font-weight="bold" style:font-weight-asian="bold"/>
    </style:style>
    <style:style style:name="T42" style:family="text">
      <style:text-properties style:text-underline-style="solid" style:text-underline-width="auto" style:text-underline-color="font-color"/>
    </style:style>
    <style:style style:name="T43" style:family="text">
      <style:text-properties fo:letter-spacing="-0.002cm"/>
    </style:style>
    <style:style style:name="T44" style:family="text">
      <style:text-properties fo:letter-spacing="-0.005cm"/>
    </style:style>
    <style:style style:name="T45" style:family="text">
      <style:text-properties fo:letter-spacing="0.071cm"/>
    </style:style>
    <style:style style:name="T46" style:family="text">
      <style:text-properties fo:letter-spacing="0.071cm" style:text-underline-style="solid" style:text-underline-width="auto" style:text-underline-color="font-color"/>
    </style:style>
    <style:style style:name="T47" style:family="text">
      <style:text-properties fo:font-size="10pt" fo:letter-spacing="0.093cm" style:text-underline-style="solid" style:text-underline-width="auto" style:text-underline-color="font-color" style:font-size-asian="10pt"/>
    </style:style>
    <style:style style:name="T48" style:family="text">
      <style:text-properties fo:font-size="10pt" fo:letter-spacing="-0.018cm" style:font-size-asian="10pt"/>
    </style:style>
    <style:style style:name="T49" style:family="text">
      <style:text-properties fo:font-size="10pt" fo:letter-spacing="-0.018cm" style:text-underline-style="solid" style:text-underline-width="auto" style:text-underline-color="font-color" style:font-size-asian="10pt"/>
    </style:style>
    <style:style style:name="T50" style:family="text">
      <style:text-properties fo:font-size="10pt" style:font-size-asian="10pt"/>
    </style:style>
    <style:style style:name="T51" style:family="text">
      <style:text-properties fo:font-size="10pt" style:text-underline-style="solid" style:text-underline-width="auto" style:text-underline-color="font-color" style:font-size-asian="10pt"/>
    </style:style>
    <style:style style:name="T52" style:family="text">
      <style:text-properties fo:font-size="10pt" fo:letter-spacing="-0.011cm" style:font-size-asian="10pt"/>
    </style:style>
    <style:style style:name="T53" style:family="text">
      <style:text-properties fo:font-size="10pt" fo:letter-spacing="-0.004cm" style:font-size-asian="10pt"/>
    </style:style>
    <style:style style:name="T54" style:family="text">
      <style:text-properties fo:font-size="10pt" fo:letter-spacing="-0.005cm" style:font-size-asian="10pt"/>
    </style:style>
    <style:style style:name="T55" style:family="text">
      <style:text-properties fo:font-size="10pt" fo:letter-spacing="-0.016cm" style:font-size-asian="10pt"/>
    </style:style>
    <style:style style:name="T56" style:family="text">
      <style:text-properties fo:font-size="10pt" fo:letter-spacing="-0.014cm" style:font-size-asian="10pt"/>
    </style:style>
    <style:style style:name="T57" style:family="text">
      <style:text-properties fo:font-size="10pt" fo:letter-spacing="-0.007cm" style:font-size-asian="10pt"/>
    </style:style>
    <style:style style:name="T58" style:family="text">
      <style:text-properties fo:font-size="10pt" fo:letter-spacing="-0.009cm" style:font-size-asian="10pt"/>
    </style:style>
    <style:style style:name="T59" style:family="text">
      <style:text-properties fo:font-size="10pt" fo:letter-spacing="-0.002cm" style:font-size-asian="10pt"/>
    </style:style>
    <style:style style:name="T60" style:family="text">
      <style:text-properties fo:font-size="10pt" fo:letter-spacing="-0.002cm" style:text-underline-style="none" style:font-size-asian="10pt"/>
    </style:style>
    <style:style style:name="T61" style:family="text">
      <style:text-properties fo:font-size="10pt" fo:letter-spacing="0.099cm" style:font-size-asian="10pt"/>
    </style:style>
    <style:style style:name="T62" style:family="text">
      <style:text-properties fo:font-size="10pt" fo:letter-spacing="-0.012cm" style:font-size-asian="10pt"/>
    </style:style>
    <style:style style:name="T63" style:family="text">
      <style:text-properties fo:font-size="10pt" fo:letter-spacing="0.007cm" style:font-size-asian="10pt"/>
    </style:style>
    <style:style style:name="T64" style:family="text">
      <style:text-properties fo:font-size="10pt" fo:letter-spacing="0.014cm" style:font-size-asian="10pt"/>
    </style:style>
    <style:style style:name="T65" style:family="text">
      <style:text-properties fo:font-size="10pt" fo:letter-spacing="0.009cm" style:font-size-asian="10pt"/>
    </style:style>
    <style:style style:name="T66" style:family="text">
      <style:text-properties fo:font-size="10pt" fo:letter-spacing="-0.023cm" style:font-size-asian="10pt"/>
    </style:style>
    <style:style style:name="T67" style:family="text">
      <style:text-properties fo:font-size="10pt" fo:letter-spacing="-0.021cm" style:font-size-asian="10pt"/>
    </style:style>
    <style:style style:name="T68" style:family="text">
      <style:text-properties fo:letter-spacing="-0.014cm"/>
    </style:style>
    <style:style style:name="T69" style:family="text">
      <style:text-properties fo:letter-spacing="0.035cm"/>
    </style:style>
    <style:style style:name="T70" style:family="text">
      <style:text-properties fo:letter-spacing="0.072cm"/>
    </style:style>
    <style:style style:name="T71" style:family="text">
      <style:text-properties fo:letter-spacing="0.141cm"/>
    </style:style>
    <style:style style:name="T72" style:family="text">
      <style:text-properties fo:letter-spacing="0.141cm" style:text-underline-style="solid" style:text-underline-width="auto" style:text-underline-color="font-color"/>
    </style:style>
    <style:style style:name="T73" style:family="text">
      <style:text-properties fo:letter-spacing="0.069cm"/>
    </style:style>
    <style:style style:name="T74" style:family="text">
      <style:text-properties fo:letter-spacing="0.326cm"/>
    </style:style>
    <style:style style:name="T75" style:family="text">
      <style:text-properties fo:letter-spacing="0.323cm"/>
    </style:style>
    <style:style style:name="T76" style:family="text">
      <style:text-properties fo:letter-spacing="0.064cm"/>
    </style:style>
    <style:style style:name="T77" style:family="text">
      <style:text-properties fo:letter-spacing="-0.019cm"/>
    </style:style>
    <style:style style:name="Sect1" style:family="section">
      <style:section-properties style:editable="false">
        <style:columns fo:column-count="1" fo:column-gap="0cm"/>
      </style:section-properties>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1" draw:z-index="0" draw:name="Image 3" draw:style-name="gr1" draw:text-style-name="P62" svg:width="0.525cm" svg:height="0.392cm" svg:x="0cm" svg:y="0cm">
        <draw:image xlink:href="Pictures/100002010000003E0000002E5E0A5E93.png" xlink:type="simple" xlink:show="embed" xlink:actuate="onLoad">
          <text:p/>
        </draw:image>
      </draw:frame>
      <draw:frame text:anchor-type="page" text:anchor-page-number="1" draw:z-index="1" draw:name="Image 4" draw:style-name="gr1" draw:text-style-name="P62" svg:width="0.525cm" svg:height="0.392cm" svg:x="0cm" svg:y="0cm">
        <draw:image xlink:href="Pictures/100002010000003E0000002E5E0A5E93.png" xlink:type="simple" xlink:show="embed" xlink:actuate="onLoad">
          <text:p/>
        </draw:image>
      </draw:frame>
      <text:section text:style-name="Sect1" text:name="TextSection">
        <text:p text:style-name="Title"><text:span text:style-name="T1">MODULO</text:span><text:span text:style-name="T2"> </text:span><text:span text:style-name="T1">PER</text:span><text:span text:style-name="T3"> </text:span><text:span text:style-name="T1">RICONFERMA</text:span><text:span text:style-name="T4"> </text:span><text:span text:style-name="T1">ISCRIZIONE</text:span><text:span text:style-name="T2"> </text:span><text:span text:style-name="T1">–</text:span><text:span text:style-name="T3"> </text:span><text:span text:style-name="T5">INFANZIA</text:span></text:p>
        <text:p text:style-name="P2">Al<text:span text:style-name="T13"> </text:span>Dirigente<text:span text:style-name="T13"> </text:span>Scolastico dell’Istituto<text:span text:style-name="T14"> </text:span>Comprensivo<text:span text:style-name="T15"> </text:span>“G.<text:span text:style-name="T15"> </text:span><text:span text:style-name="T10">Mazzini”</text:span></text:p>
        <text:p text:style-name="P41">L’AQUILA</text:p>
        <text:p text:style-name="P7">Il/La<text:span text:style-name="T8"> </text:span><text:span text:style-name="T10">sottoscritto/a _______________________________________________________</text:span>in<text:span text:style-name="T8"> </text:span>qualità<text:span text:style-name="T16"> </text:span><text:span text:style-name="T17">di:</text:span></text:p>
        <text:p text:style-name="P15"/>
        <text:p text:style-name="P8"><text:span text:style-name="T20">[ ]</text:span><text:span text:style-name="T22"> </text:span><text:span text:style-name="T11">padre</text:span><text:tab/><text:span text:style-name="T20"> [ ]</text:span><text:span text:style-name="T23"> </text:span><text:span text:style-name="T11">madre</text:span><text:tab/><text:span text:style-name="T19">[ <text:s/>] <text:s/></text:span><text:span text:style-name="T11">tutore</text:span><text:tab/><text:span text:style-name="T19">[ <text:s/>] <text:s/></text:span><text:span text:style-name="T11">affidatario</text:span></text:p>
        <text:p text:style-name="P16"/>
        <text:p text:style-name="P60">CONFERMA</text:p>
        <text:p text:style-name="P18"/>
        <text:p text:style-name="P4">l’iscrizione<text:span text:style-name="T13"> </text:span><text:span text:style-name="T17">del</text:span><text:span text:style-name="T24"><text:tab/></text:span><text:span text:style-name="T10">bambin</text:span><text:span text:style-name="T24"><text:tab/></text:span><text:span text:style-name="T21"> </text:span><text:span text:style-name="T24"><text:tab/></text:span></text:p>
        <text:p text:style-name="P9">presso<text:span text:style-name="T43"> </text:span>la<text:span text:style-name="T43"> </text:span>scuola dell’infanzia<text:span text:style-name="T43"> </text:span><text:span text:style-name="T24"><text:tab/></text:span>per<text:span text:style-name="T17"> </text:span>l’a.<text:span text:style-name="T44"> </text:span>s.<text:span text:style-name="T10"> </text:span><text:span text:style-name="T28">2025/2026.</text:span></text:p>
        <text:p text:style-name="P19"/>
        <text:p text:style-name="P3">In<text:span text:style-name="T45"> </text:span>base<text:span text:style-name="T45"> </text:span>alle<text:span text:style-name="T45"> </text:span>norme<text:span text:style-name="T45"> </text:span>sullo<text:span text:style-name="T45"> </text:span>snellimento<text:span text:style-name="T45"> </text:span>dell’attività<text:span text:style-name="T45"> </text:span>amministrativa,<text:span text:style-name="T45"> </text:span>consapevole<text:span text:style-name="T45"> </text:span>delle<text:span text:style-name="T45"> </text:span>responsabilità<text:span text:style-name="T45"> </text:span>cui<text:span text:style-name="T45"> </text:span>va incontro in caso di dichiarazione non corrispondente al vero, dichiara che:</text:p>
        <text:p text:style-name="P20"/>
        <text:list xml:id="list361236918350508176" text:style-name="WWNum1">
          <text:list-item>
            <text:p text:style-name="P46"><text:span text:style-name="T47"><text:s text:c="2"/></text:span><text:span text:style-name="T49">l</text:span><text:span text:style-name="T51"><text:tab/></text:span><text:span text:style-name="T50"> bambin </text:span><text:span text:style-name="T51"><text:tab/></text:span><text:span text:style-name="T51"><text:tab/></text:span><text:span text:style-name="T50">Cod.</text:span><text:span text:style-name="T52"> </text:span><text:span text:style-name="T53">Fisc.</text:span><text:span text:style-name="T51"><text:tab/></text:span></text:p>
          </text:list-item>
          <text:list-item>
            <text:p text:style-name="P47"><text:span text:style-name="T50">è nat_ a </text:span><text:span text:style-name="T51"><text:tab/></text:span><text:span text:style-name="T48">(</text:span><text:span text:style-name="T51"><text:tab/></text:span><text:span text:style-name="T50">) il </text:span><text:span text:style-name="T51"><text:tab/></text:span></text:p>
          </text:list-item>
          <text:list-item>
            <text:p text:style-name="P48"><text:span text:style-name="T50">è</text:span><text:span text:style-name="T54"> </text:span><text:span text:style-name="T53">cittadino</text:span><text:span text:style-name="T50"><text:tab/>[ <text:s/>] </text:span><text:span text:style-name="T53">italiano</text:span><text:span text:style-name="T50"><text:tab/>[ <text:s/>] altro (indicare nazionalità) _____________________</text:span></text:p>
          </text:list-item>
          <text:list-item>
            <text:p text:style-name="P49"><text:span text:style-name="T50">è</text:span><text:span text:style-name="T55"> </text:span><text:span text:style-name="T50">stato</text:span><text:span text:style-name="T56"> </text:span><text:span text:style-name="T50">sottoposto</text:span><text:span text:style-name="T48"> </text:span><text:span text:style-name="T50">alle</text:span><text:span text:style-name="T52"> </text:span><text:span text:style-name="T50">vaccinazioni</text:span><text:span text:style-name="T48"> </text:span><text:span text:style-name="T50">obbligatorio</text:span><text:span text:style-name="T56"> </text:span><text:span text:style-name="T50">per</text:span><text:span text:style-name="T56"> </text:span><text:span text:style-name="T57">legge</text:span><text:span text:style-name="T50"><text:tab/></text:span><text:span text:style-name="T48">◻</text:span><text:span text:style-name="T50"><text:tab/></text:span><text:span text:style-name="T58">SI</text:span><text:span text:style-name="T50"><text:tab/></text:span><text:span text:style-name="T48">◻</text:span><text:span text:style-name="T50"><text:tab/></text:span><text:span text:style-name="T58">NO</text:span></text:p>
          </text:list-item>
          <text:list-item>
            <text:p text:style-name="P50"><text:span text:style-name="T50">è</text:span><text:span text:style-name="T59"> </text:span><text:span text:style-name="T50">residente a</text:span><text:span text:style-name="T59"> <text:s/></text:span><text:span text:style-name="T60">_____________________________________________ (Provincia ______ </text:span><text:span text:style-name="T48">)</text:span></text:p>
          </text:list-item>
          <text:list-item>
            <text:p text:style-name="P52">Via/piazza __________________________________________________________________</text:p>
          </text:list-item>
        </text:list>
        <text:p text:style-name="P40">Nel<text:span text:style-name="T8"> </text:span>caso<text:span text:style-name="T17"> </text:span>in<text:span text:style-name="T6"> </text:span>cui<text:span text:style-name="T17"> </text:span>il<text:span text:style-name="T17"> </text:span>domicilio<text:span text:style-name="T16"> </text:span>sia<text:span text:style-name="T8"> </text:span>diverso<text:span text:style-name="T6"> </text:span>dalla<text:span text:style-name="T6"> </text:span><text:span text:style-name="T10">residenza:</text:span></text:p>
        <text:list xml:id="list31785143" text:continue-numbering="true" text:style-name="WWNum1">
          <text:list-item>
            <text:p text:style-name="P51"><text:span text:style-name="T50">è</text:span><text:span text:style-name="T53"> </text:span><text:span text:style-name="T50">domiciliato</text:span><text:span text:style-name="T59"> </text:span><text:span text:style-name="T50">a</text:span><text:span text:style-name="T53"> </text:span><text:span text:style-name="T51"><text:tab/></text:span><text:span text:style-name="T50">(prov.</text:span><text:span text:style-name="T61"> </text:span><text:span text:style-name="T51"><text:tab/></text:span><text:span text:style-name="T48">)</text:span></text:p>
          </text:list-item>
          <text:list-item>
            <text:p text:style-name="P52">Via/piazza _______________________________________________________________</text:p>
          </text:list-item>
        </text:list>
        <text:p text:style-name="Text_20_body"/>
        <text:p text:style-name="P21"/>
        <text:p text:style-name="P14"><text:span text:style-name="T50">L’Aquila, </text:span><text:span text:style-name="T26"><text:tab/></text:span><text:span text:style-name="T25"><text:tab/></text:span><text:span text:style-name="T30">Firma</text:span><text:span text:style-name="T31"> </text:span><text:span text:style-name="T30">di</text:span><text:span text:style-name="T32"> </text:span><text:span text:style-name="T33">autocertificazione*</text:span><text:span text:style-name="T34"><text:tab/></text:span></text:p>
        <text:p text:style-name="P22"><text:span text:style-name="T29">*</text:span>Alla luce delle disposizioni del Codice Civile in materia di filiazione, la richiesta d’iscrizione, rientrando nella responsabilità genitoriale, deve essere sempre condivisa dai genitori. Qualora la domanda sia firmata da un solo genitore, si intende che la scelta dell’istituzione scolastica sia stata condivisa.</text:p>
        <text:p text:style-name="P23"/>
        <text:p text:style-name="P5">In<text:span text:style-name="T6"> </text:span>base<text:span text:style-name="T10"> </text:span>alla<text:span text:style-name="T10"> </text:span>Legge<text:span text:style-name="T44"> </text:span>n.<text:span text:style-name="T16"> </text:span>127<text:span text:style-name="T44"> </text:span>del<text:span text:style-name="T17"> </text:span>1997<text:span text:style-name="T10"> </text:span>e<text:span text:style-name="T17"> </text:span>al<text:span text:style-name="T43"> </text:span>d.P.R.<text:span text:style-name="T16"> </text:span>n.<text:span text:style-name="T10"> </text:span>445<text:span text:style-name="T16"> </text:span>del<text:span text:style-name="T17"> </text:span><text:span text:style-name="T16">2000</text:span></text:p>
        <text:list xml:id="list4728793437402231062" text:style-name="Outline">
          <text:list-item>
            <text:h text:style-name="P45" text:outline-level="1">DICHIARA</text:h>
          </text:list-item>
        </text:list>
        <text:p text:style-name="P25"/>
        <text:list xml:id="list7243535840044399273" text:style-name="WWNum2">
          <text:list-item>
            <text:p text:style-name="P53"><text:span text:style-name="T50">di</text:span><text:span text:style-name="T55"> </text:span><text:span text:style-name="T50">aver</text:span><text:span text:style-name="T57"> </text:span><text:span text:style-name="T50">preso</text:span><text:span text:style-name="T58"> </text:span><text:span text:style-name="T50">visione</text:span><text:span text:style-name="T52"> </text:span><text:span text:style-name="T50">del</text:span><text:span text:style-name="T56"> </text:span><text:span text:style-name="T50">Regolamento</text:span><text:span text:style-name="T56"> </text:span><text:span text:style-name="T50">di</text:span><text:span text:style-name="T56"> </text:span><text:span text:style-name="T50">Istituto</text:span><text:span text:style-name="T52"> </text:span><text:span text:style-name="T50">pubblicato</text:span><text:span text:style-name="T56"> </text:span><text:span text:style-name="T50">sul</text:span><text:span text:style-name="T56"> </text:span><text:span text:style-name="T50">sito</text:span><text:span text:style-name="T62"> </text:span><text:span text:style-name="T50">internet</text:span><text:span text:style-name="T62"> </text:span><text:span text:style-name="T50">della</text:span><text:span text:style-name="T52"> </text:span><text:span text:style-name="T53">scuola;</text:span></text:p>
          </text:list-item>
          <text:list-item>
            <text:p text:style-name="P54"><text:span text:style-name="T50">di</text:span><text:span text:style-name="T56"> </text:span><text:span text:style-name="T50">aver</text:span><text:span text:style-name="T58"> </text:span><text:span text:style-name="T50">preso</text:span><text:span text:style-name="T58"> </text:span><text:span text:style-name="T50">visione</text:span><text:span text:style-name="T58"> </text:span><text:span text:style-name="T50">e</text:span><text:span text:style-name="T62"> </text:span><text:span text:style-name="T50">accettare</text:span><text:span text:style-name="T54"> </text:span><text:span text:style-name="T50">il</text:span><text:span text:style-name="T52"> </text:span><text:span text:style-name="T50">Patto</text:span><text:span text:style-name="T52"> </text:span><text:span text:style-name="T50">di</text:span><text:span text:style-name="T56"> </text:span><text:span text:style-name="T50">corresponsabilità</text:span><text:span text:style-name="T62"> </text:span><text:span text:style-name="T50">pubblicato</text:span><text:span text:style-name="T62"> </text:span><text:span text:style-name="T50">sul</text:span><text:span text:style-name="T56"> </text:span><text:span text:style-name="T50">sito</text:span><text:span text:style-name="T58"> </text:span><text:span text:style-name="T50">internet</text:span><text:span text:style-name="T62"> </text:span><text:span text:style-name="T50">della</text:span><text:span text:style-name="T62"> </text:span><text:span text:style-name="T53">scuola.</text:span></text:p>
          </text:list-item>
        </text:list>
        <text:p text:style-name="P26"/>
        <text:p text:style-name="P27">Il sottoscritto, presa visione dell’informativa resa dalla scuola ai sensi dell’articolo 13 del Regolamento (UE) 2016/679 del Parlamento europeo e del Consiglio del 27 aprile 2016 relativo alla protezione delle persone fisiche con riguardo al trattamento dei dati personali, nonché alla libera circolazione di tali dati, dichiara di essere<text:span text:style-name="T17"> </text:span>consapevole<text:span text:style-name="T6"> </text:span>che<text:span text:style-name="T44"> </text:span>la<text:span text:style-name="T43"> </text:span>scuola<text:span text:style-name="T44"> </text:span>presso<text:span text:style-name="T44"> </text:span>la<text:span text:style-name="T16"> </text:span>quale<text:span text:style-name="T44"> </text:span>il<text:span text:style-name="T16"> </text:span>bambino<text:span text:style-name="T6"> </text:span>risulta<text:span text:style-name="T16"> </text:span>iscritto<text:span text:style-name="T16"> </text:span>può<text:span text:style-name="T16"> </text:span>utilizzare<text:span text:style-name="T44"> </text:span>i<text:span text:style-name="T17"> </text:span>dati<text:span text:style-name="T6"> </text:span>contenuti<text:span text:style-name="T16"> </text:span>nella presente autocertificazione esclusivamente nell’ambito e per i fini istituzionali propri della Pubblica Amministrazione (decreto legislativo 30.6.2003, n. 196 e successive modificazioni, Regolamento (UE) <text:span text:style-name="T10">2016/679).</text:span></text:p>
        <text:p text:style-name="P24"/>
        <text:p text:style-name="P6">L’Aquila, <text:span text:style-name="T27">____________________<text:tab/>_____________________________________</text:span></text:p>
        <text:p text:style-name="P28">(Firma<text:span text:style-name="T6"> </text:span>per<text:span text:style-name="T6"> </text:span>presa<text:span text:style-name="T16"> </text:span><text:span text:style-name="T10">visione)</text:span></text:p>
      </text:section>
      <text:p text:style-name="P61"><text:span text:style-name="T38">DATI</text:span><text:span text:style-name="T39"> </text:span><text:span text:style-name="T38">DEI</text:span><text:span text:style-name="T39"> </text:span><text:span text:style-name="T40">GENITORI</text:span></text:p>
      <text:p text:style-name="P43"><text:span text:style-name="T12">1°</text:span><text:span text:style-name="T18"> </text:span><text:span text:style-name="T12">GENITORE</text:span><text:span text:style-name="T18"> </text:span><text:span text:style-name="T12">–</text:span><text:span text:style-name="T18"> </text:span><text:span text:style-name="T12">TUTORE</text:span><text:span text:style-name="T7"> </text:span><text:span text:style-name="T12">–</text:span><text:span text:style-name="T18"> </text:span><text:span text:style-name="T12">GENITORE AFFIDATARIO</text:span></text:p>
      <text:p text:style-name="P42"><text:span text:style-name="T10">Cognome</text:span><text:span text:style-name="T42"><text:tab/></text:span><text:span text:style-name="T16">Nome</text:span><text:span text:style-name="T42"><text:tab/></text:span><text:span text:style-name="T69"> </text:span>nato/a<text:span text:style-name="T45"> </text:span>a</text:p>
      <text:p text:style-name="P29"><text:span text:style-name="T42"><text:tab/></text:span><text:span text:style-name="T43"> </text:span>(<text:span text:style-name="T42"><text:tab/></text:span>)<text:span text:style-name="T45"> </text:span>il<text:span text:style-name="T70"> </text:span><text:span text:style-name="T72"><text:s text:c="3"/></text:span><text:span text:style-name="T42">/</text:span><text:span text:style-name="T72"> <text:s text:c="2"/></text:span><text:span text:style-name="T42">/<text:tab/><text:tab/></text:span>codice<text:span text:style-name="T45"> </text:span>fiscale<text:span text:style-name="T73"> </text:span><text:span text:style-name="T42"><text:tab/><text:tab/><text:tab/></text:span> cittadinanza <text:span text:style-name="T42"><text:tab/><text:tab/><text:tab/></text:span>residente in <text:span text:style-name="T42"><text:tab/><text:tab/><text:tab/></text:span><text:span text:style-name="T9">(</text:span><text:span text:style-name="T42"><text:tab/></text:span><text:span text:style-name="T9">) </text:span>Via/Piazza<text:span text:style-name="T74"> </text:span><text:span text:style-name="T42"><text:tab/><text:tab/><text:tab/><text:tab/></text:span>n.<text:span text:style-name="T75"> </text:span><text:span text:style-name="T42"><text:tab/><text:tab/></text:span><text:span text:style-name="T71"> </text:span>cell.<text:span text:style-name="T42"><text:tab/><text:tab/><text:tab/></text:span> indirizzo e-mail <text:span text:style-name="T42"><text:tab/><text:tab/><text:tab/><text:tab/><text:tab/><text:tab/></text:span><text:span text:style-name="T46"> </text:span></text:p>
      <text:p text:style-name="P30"/>
      <text:p text:style-name="P3">(da<text:span text:style-name="T68"> </text:span>riempire<text:span text:style-name="T6"> </text:span>solo<text:span text:style-name="T6"> </text:span>se<text:span text:style-name="T6"> </text:span>il<text:span text:style-name="T17"> </text:span>domicilio<text:span text:style-name="T6"> </text:span>è<text:span text:style-name="T6"> </text:span>diverso<text:span text:style-name="T6"> </text:span>dalla<text:span text:style-name="T6"> </text:span><text:span text:style-name="T10">residenza)</text:span></text:p>
      <text:p text:style-name="P10"><text:span text:style-name="T10">domiciliato </text:span>in <text:span text:style-name="T42"><text:tab/></text:span><text:span text:style-name="T9">(</text:span><text:span text:style-name="T42"><text:tab/></text:span>) Via/Piazza <text:span text:style-name="T42"><text:tab/></text:span>n. <text:span text:style-name="T42"><text:tab/></text:span></text:p>
      <text:p text:style-name="P31"/>
      <text:list xml:id="list31812194" text:continue-list="list4728793437402231062" text:style-name="Outline">
        <text:list-item>
          <text:h text:style-name="Heading_20_1" text:outline-level="1"><text:span text:style-name="T42">2°</text:span><text:span text:style-name="T18"> </text:span><text:span text:style-name="T42">GENITORE</text:span><text:span text:style-name="T18"> </text:span><text:span text:style-name="T42">–</text:span><text:span text:style-name="T18"> </text:span><text:span text:style-name="T42">TUTORE</text:span><text:span text:style-name="T7"> </text:span><text:span text:style-name="T42">–</text:span><text:span text:style-name="T18"> </text:span><text:span text:style-name="T42">GENITORE</text:span><text:span text:style-name="T12"> AFFIDATARIO</text:span></text:h>
        </text:list-item>
      </text:list>
      <text:p text:style-name="P1"/>
      <text:p text:style-name="P25"/>
      <text:p text:style-name="P12"><text:span text:style-name="T10">Cognome</text:span><text:span text:style-name="T42"><text:tab/></text:span><text:span text:style-name="T16">Nome</text:span><text:span text:style-name="T42"><text:tab/></text:span><text:span text:style-name="T69"> </text:span>nato/a<text:span text:style-name="T45"> </text:span>a</text:p>
      <text:p text:style-name="P32"><text:span text:style-name="T42"><text:tab/></text:span><text:span text:style-name="T9">(</text:span><text:span text:style-name="T42"><text:tab/></text:span>)<text:span text:style-name="T45"> </text:span>il<text:span text:style-name="T76"> </text:span><text:span text:style-name="T72"><text:s text:c="3"/></text:span><text:span text:style-name="T42">/</text:span><text:span text:style-name="T72"> <text:s text:c="2"/></text:span><text:span text:style-name="T42">/<text:tab/><text:tab/></text:span>codice<text:span text:style-name="T45"> </text:span>fiscale<text:span text:style-name="T76"> </text:span><text:span text:style-name="T42"><text:tab/><text:tab/><text:tab/></text:span> cittadinanza <text:span text:style-name="T42"><text:tab/><text:tab/><text:tab/></text:span>residente in <text:span text:style-name="T42"><text:tab/><text:tab/><text:tab/></text:span><text:span text:style-name="T9">(</text:span><text:span text:style-name="T42"><text:tab/></text:span><text:span text:style-name="T9">) </text:span>Via/Piazza<text:span text:style-name="T74"> </text:span><text:span text:style-name="T42"><text:tab/><text:tab/><text:tab/><text:tab/></text:span>n.<text:span text:style-name="T75"> </text:span><text:span text:style-name="T42"><text:tab/><text:tab/></text:span><text:span text:style-name="T71"> </text:span>cell.<text:span text:style-name="T42"><text:tab/><text:tab/><text:tab/></text:span> indirizzo e-mail <text:span text:style-name="T42"><text:tab/><text:tab/><text:tab/><text:tab/><text:tab/><text:tab/></text:span><text:span text:style-name="T46"> </text:span></text:p>
      <text:p text:style-name="P33"/>
      <text:p text:style-name="P3">(da<text:span text:style-name="T68"> </text:span>riempire<text:span text:style-name="T6"> </text:span>solo<text:span text:style-name="T6"> </text:span>se<text:span text:style-name="T6"> </text:span>il<text:span text:style-name="T17"> </text:span>domicilio<text:span text:style-name="T6"> </text:span>è<text:span text:style-name="T6"> </text:span>diverso<text:span text:style-name="T6"> </text:span>dalla<text:span text:style-name="T6"> </text:span><text:span text:style-name="T10">residenza)</text:span></text:p>
      <text:p text:style-name="P13">domiciliato in<text:span text:style-name="T43"> </text:span><text:span text:style-name="T42"><text:tab/></text:span><text:span text:style-name="T9">(</text:span><text:span text:style-name="T42"><text:tab/></text:span>) Via/Piazza <text:span text:style-name="T42"><text:tab/></text:span>n. <text:span text:style-name="T42"><text:tab/></text:span></text:p>
      <text:p text:style-name="Text_20_body"/>
      <text:p text:style-name="P34"/>
      <text:list xml:id="list31803757" text:continue-numbering="true" text:style-name="Outline">
        <text:list-item>
          <text:h text:style-name="P44" text:outline-level="1">SCELTA<text:span text:style-name="T77"> </text:span>SE<text:span text:style-name="T6"> </text:span>AVVALERSI<text:span text:style-name="T68"> </text:span>O<text:span text:style-name="T68"> </text:span>NON<text:span text:style-name="T17"> </text:span>AVVALERSI<text:span text:style-name="T68"> </text:span>DELL’INSEGNAMENTO<text:span text:style-name="T68"> </text:span>DELLA<text:span text:style-name="T77"> </text:span>RELIGONE<text:span text:style-name="T8"> </text:span><text:span text:style-name="T10">CATTOLICA</text:span></text:h>
        </text:list-item>
      </text:list>
      <text:p text:style-name="P19"/>
      <text:p text:style-name="P35">Premesso che lo Stato assicura l’insegnamento della Religione Cattolica nelle scuole di ogni ordine e grado in conformità all’accordo che apporta modifiche al Concordato Lateranense (art. 9.2), il presente modulo costituisce richiesta all’autorità scolastica in ordine all’esercizio del diritto di scegliere se avvalersi o non avvalersi dell’insegnamento della Religione Cattolica. La scelta operata all’atto dell’iscrizione ha effetto per l’intero anno scolastico cui si riferisce e per i successivi anni di corso nei casi in cui sia prevista l’iscrizione d’ufficio, fermo restando, anche nella modalità di applicazione, il diritto di scegliere ogni anno se avvalersi o non avvalersi dell’insegnamento della Religione Cattolica.</text:p>
      <text:p text:style-name="P24"/>
      <text:list xml:id="list3251350438653479848" text:style-name="WWNum3">
        <text:list-header>
          <text:p text:style-name="P55"><text:span text:style-name="T33">[ <text:s/>] <text:s/>AVVALERSI</text:span><text:span text:style-name="T35"> </text:span><text:span text:style-name="T53">dell’insegnamento</text:span><text:span text:style-name="T63"> </text:span><text:span text:style-name="T53">della</text:span><text:span text:style-name="T64"> </text:span><text:span text:style-name="T53">Religione</text:span><text:span text:style-name="T65"> </text:span><text:span text:style-name="T53">Cattolica</text:span></text:p>
          <text:p text:style-name="P56"/>
          <text:p text:style-name="P57"><text:span text:style-name="T33">[ <text:s/>] <text:s/></text:span><text:span text:style-name="T30">NON</text:span><text:span text:style-name="T36"> </text:span><text:span text:style-name="T30">AVVALERSI</text:span><text:span text:style-name="T36"> </text:span><text:span text:style-name="T50">dell’insegnamento</text:span><text:span text:style-name="T66"> </text:span><text:span text:style-name="T50">della</text:span><text:span text:style-name="T66"> </text:span><text:span text:style-name="T50">Religione</text:span><text:span text:style-name="T67"> </text:span><text:span text:style-name="T53">Cattolica</text:span></text:p>
        </text:list-header>
      </text:list>
      <text:p text:style-name="P23"/>
      <text:p text:style-name="P11">Nel<text:span text:style-name="T68"> </text:span>caso<text:span text:style-name="T17"> </text:span>in<text:span text:style-name="T8"> </text:span>cui<text:span text:style-name="T6"> </text:span><text:span text:style-name="T41">NON</text:span><text:span text:style-name="T37"> </text:span>ci<text:span text:style-name="T8"> </text:span>si<text:span text:style-name="T68"> </text:span>avvale<text:span text:style-name="T8"> </text:span>dell’insegnamento<text:span text:style-name="T68"> </text:span>della<text:span text:style-name="T17"> </text:span>Religione<text:span text:style-name="T68"> </text:span>Cattolica<text:span text:style-name="T17"> </text:span>opta<text:span text:style-name="T17"> </text:span><text:span text:style-name="T16">per:</text:span></text:p>
      <text:p text:style-name="P17"/>
      <text:list xml:id="list31791653" text:continue-numbering="true" text:style-name="WWNum3">
        <text:list-header>
          <text:p text:style-name="P58"><text:span text:style-name="T33">[ <text:s/>] <text:s/></text:span><text:span text:style-name="T50">Entrata</text:span><text:span text:style-name="T48"> </text:span><text:span text:style-name="T50">posticipata</text:span><text:span text:style-name="T62"> </text:span><text:span text:style-name="T50">e/o</text:span><text:span text:style-name="T62"> </text:span><text:span text:style-name="T50">uscita</text:span><text:span text:style-name="T48"> </text:span><text:span text:style-name="T53">anticipata</text:span></text:p>
        </text:list-header>
      </text:list>
      <text:p text:style-name="P36">(se<text:span text:style-name="T68"> </text:span>l’insegnamento<text:span text:style-name="T68"> </text:span>della<text:span text:style-name="T6"> </text:span>Religione<text:span text:style-name="T6"> </text:span>Cattolica<text:span text:style-name="T8"> </text:span>cade<text:span text:style-name="T68"> </text:span>nella<text:span text:style-name="T17"> </text:span>prima<text:span text:style-name="T68"> </text:span>ora<text:span text:style-name="T8"> </text:span>di<text:span text:style-name="T68"> </text:span>lezione<text:span text:style-name="T68"> </text:span>o<text:span text:style-name="T6"> </text:span>nell’ultima<text:span text:style-name="T68"> </text:span>ora<text:span text:style-name="T8"> </text:span>di<text:span text:style-name="T8"> </text:span><text:span text:style-name="T10">lezione)</text:span></text:p>
      <text:p text:style-name="P37"/>
      <text:list xml:id="list31807652" text:continue-numbering="true" text:style-name="WWNum3">
        <text:list-header>
          <text:p text:style-name="P59"><text:span text:style-name="T33">[ <text:s/>] <text:s/></text:span><text:span text:style-name="T50">Attività</text:span><text:span text:style-name="T48"> </text:span><text:span text:style-name="T50">didattiche</text:span><text:span text:style-name="T56"> </text:span><text:span text:style-name="T50">e/o</text:span><text:span text:style-name="T55"> </text:span><text:span text:style-name="T50">formative</text:span><text:span text:style-name="T55"> </text:span><text:span text:style-name="T53">alternative</text:span></text:p>
        </text:list-header>
      </text:list>
      <text:p text:style-name="Text_20_body"/>
      <text:p text:style-name="P38"/>
      <text:p text:style-name="P39">L’Aquila, <text:span text:style-name="T42"><text:tab/></text:span><text:tab/><text:span text:style-name="T16">Firma</text:span><text:span text:style-name="T42"><text:ta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1" svg:font-family="Symbol" style:font-adornments="Normale" style:font-family-generic="roman" style:font-pitch="variable" style:font-charset="x-symbol"/>
    <style:font-face style:name="OpenSymbol" svg:font-family="OpenSymbol"/>
    <style:font-face style:name="Lucida Sans1" svg:font-family="'Lucida Sans'" style:font-family-generic="swiss"/>
    <style:font-face style:name="Arial1" svg:font-family="Arial" style:font-family-generic="roman" style:font-pitch="variable"/>
    <style:font-face style:name="Arial MT" svg:font-family="'Arial MT'" style:font-family-generic="roman" style:font-pitch="variable"/>
    <style:font-face style:name="Calibri" svg:font-family="Calibri"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Arial MT1" svg:font-family="'Arial MT'" style:font-family-generic="system" style:font-pitch="variable"/>
    <style:font-face style:name="Calibri1"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2" svg:font-family="Symbol"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fo:font-size="11pt" fo:language="en" fo:country="US" style:font-size-asian="11pt" style:language-asian="en" style:country-asian="US" style:font-size-complex="11pt" style:language-complex="ar" style:country-complex="SA"/>
    </style:default-style>
    <style:default-style style:family="paragraph">
      <style:paragraph-properties fo:margin-left="0cm" fo:margin-right="0cm" fo:margin-top="0cm" fo:margin-bottom="0cm" fo:line-height="100%" fo:text-align="start" style:justify-single-word="false" fo:orphans="0" fo:widows="0" fo:hyphenation-ladder-count="no-limit" fo:text-indent="0cm" style:auto-text-indent="false" style:text-autospace="ideograph-alpha" style:punctuation-wrap="hanging" style:line-break="strict" style:tab-stop-distance="1.27cm" style:writing-mode="page"/>
      <style:text-properties style:use-window-font-color="true" style:font-name="Calibri" fo:font-size="11pt" fo:language="en" fo:country="US" style:font-name-asian="SimSun"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font-name="Arial MT" fo:language="it" fo:country="IT" style:font-name-asian="Arial MT1" style:language-asian="en" style:country-asian="US" style:font-name-complex="Arial MT1"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default-outline-level="" style:list-style-name="" style:class="text">
      <style:text-properties style:font-name="Arial MT" fo:font-size="10pt" fo:language="it" fo:country="IT" style:font-name-asian="Arial MT1" style:font-size-asian="10pt" style:language-asian="en" style:country-asian="US" style:font-name-complex="Arial MT1" style:font-size-complex="10pt" style:language-complex="ar" style:country-complex="SA"/>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Standard" style:next-style-name="Text_20_body" style:default-outline-level="1" style:list-style-name="Outline" style:class="text">
      <style:paragraph-properties fo:margin-left="0.247cm" fo:margin-right="0cm" fo:text-indent="0cm" style:auto-text-indent="false"/>
      <style:text-properties style:font-name="Arial1" fo:font-size="10pt" fo:language="it" fo:country="IT" fo:font-weight="bold" style:font-name-asian="Arial2" style:font-size-asian="10pt" style:language-asian="en" style:country-asian="US" style:font-weight-asian="bold" style:font-name-complex="Arial2" style:font-size-complex="10pt" style:language-complex="ar" style:country-complex="SA" style:font-weight-complex="bold"/>
    </style:style>
    <style:style style:name="Title" style:family="paragraph" style:parent-style-name="Standard" style:next-style-name="Subtitle" style:default-outline-level="" style:list-style-name="" style:class="chapter">
      <style:paragraph-properties fo:margin-left="0.004cm" fo:margin-right="0cm" fo:margin-top="0.115cm" fo:margin-bottom="0cm" fo:text-align="center" style:justify-single-word="false" fo:text-indent="0cm" style:auto-text-indent="false"/>
      <style:text-properties style:font-name="Arial1" fo:font-size="18pt" fo:language="it" fo:country="IT" fo:font-weight="bold" style:font-name-asian="Arial2" style:font-size-asian="18pt" style:language-asian="en" style:country-asian="US" style:font-weight-asian="bold" style:font-name-complex="Arial2" style:font-size-complex="18pt" style:language-complex="ar" style:country-complex="SA"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_20_Paragraph" style:display-name="List Paragraph" style:family="paragraph" style:parent-style-name="Standard" style:default-outline-level="" style:list-style-name="">
      <style:paragraph-properties fo:margin-left="1.519cm" fo:margin-right="0cm" fo:text-indent="-0.635cm" style:auto-text-indent="false"/>
      <style:text-properties style:font-name="Arial MT" fo:language="it" fo:country="IT" style:font-name-asian="Arial MT1" style:language-asian="en" style:country-asian="US" style:font-name-complex="Arial MT1" style:language-complex="ar" style:country-complex="SA"/>
    </style:style>
    <style:style style:name="Table_20_Paragraph" style:display-name="Table Paragraph" style:family="paragraph" style:parent-style-name="Standard" style:default-outline-level="" style:list-style-name="">
      <style:text-properties fo:language="it" fo:country="IT" style:language-asian="en" style:country-asian="US" style:language-complex="ar" style:country-complex="SA"/>
    </style:style>
    <style:style style:name="Default_20_Paragraph_20_Font" style:display-name="Default Paragraph Font" style:family="text"/>
    <style:style style:name="ListLabel_20_1" style:display-name="ListLabel 1" style:family="text">
      <style:text-properties fo:font-size="12pt" fo:letter-spacing="normal" fo:language="it" fo:country="IT" fo:font-style="normal" fo:font-weight="normal" style:font-name-asian="Symbol2" style:font-size-asian="12pt" style:language-asian="en" style:country-asian="US" style:font-style-asian="normal" style:font-weight-asian="normal" style:font-name-complex="Symbol2" style:font-size-complex="12pt" style:language-complex="ar" style:country-complex="SA" style:font-style-complex="normal" style:font-weight-complex="normal" style:text-scale="60%"/>
    </style:style>
    <style:style style:name="ListLabel_20_2" style:display-name="ListLabel 2" style:family="text">
      <style:text-properties fo:language="it" fo:country="IT" style:language-asian="en" style:country-asian="US" style:language-complex="ar" style:country-complex="SA"/>
    </style:style>
    <style:style style:name="ListLabel_20_3" style:display-name="ListLabel 3" style:family="text">
      <style:text-properties fo:font-size="10pt" fo:letter-spacing="-0.002cm" fo:language="it" fo:country="IT" fo:font-style="normal" fo:font-weight="normal" style:font-name-asian="Arial MT1" style:font-size-asian="10pt" style:language-asian="en" style:country-asian="US" style:font-style-asian="normal" style:font-weight-asian="normal" style:font-name-complex="Arial MT1" style:font-size-complex="10pt" style:language-complex="ar" style:country-complex="SA" style:font-style-complex="normal" style:font-weight-complex="normal" style:text-scale="99%"/>
    </style:style>
    <style:style style:name="ListLabel_20_4" style:display-name="ListLabel 4" style:family="text">
      <style:text-properties fo:font-size="10pt" fo:letter-spacing="normal" fo:language="it" fo:country="IT" fo:font-style="normal" fo:font-weight="normal" style:font-name-asian="Symbol2" style:font-size-asian="10pt" style:language-asian="en" style:country-asian="US" style:font-style-asian="normal" style:font-weight-asian="normal" style:font-name-complex="Symbol2" style:font-size-complex="10pt" style:language-complex="ar" style:country-complex="SA" style:font-style-complex="normal" style:font-weight-complex="normal" style:text-scale="99%"/>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3">
      <text:list-level-style-bullet text:level="1" text:style-name="ListLabel_20_1" style:num-suffix="" text:bullet-char="">
        <style:list-level-properties text:list-level-position-and-space-mode="label-alignment">
          <style:list-level-label-alignment text:label-followed-by="listtab" fo:text-indent="-0.379cm" fo:margin-left="0.624cm"/>
        </style:list-level-properties>
        <style:text-properties style:font-name="Symbol1"/>
      </text:list-level-style-bullet>
      <text:list-level-style-bullet text:level="2" text:style-name="ListLabel_20_2" style:num-suffix="•" text:bullet-char="•">
        <style:list-level-properties text:list-level-position-and-space-mode="label-alignment">
          <style:list-level-label-alignment text:label-followed-by="listtab" fo:text-indent="-0.379cm" fo:margin-left="2.321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379cm" fo:margin-left="4.008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379cm" fo:margin-left="5.694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379cm" fo:margin-left="7.38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379cm" fo:margin-left="9.068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379cm" fo:margin-left="10.754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379cm" fo:margin-left="12.441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379cm" fo:margin-left="14.12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3" style:num-suffix="." style:num-format="1">
        <style:list-level-properties text:list-level-position-and-space-mode="label-alignment">
          <style:list-level-label-alignment text:label-followed-by="listtab" fo:text-indent="-0.635cm" fo:margin-left="1.519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635cm" fo:margin-left="3.115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635cm" fo:margin-left="4.713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35cm" fo:margin-left="6.311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35cm" fo:margin-left="7.90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35cm" fo:margin-left="9.509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35cm" fo:margin-left="11.107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35cm" fo:margin-left="12.705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35cm" fo:margin-left="14.30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4" style:num-suffix="" text:bullet-char="">
        <style:list-level-properties text:list-level-position-and-space-mode="label-alignment">
          <style:list-level-label-alignment text:label-followed-by="listtab" fo:text-indent="-0.635cm" fo:margin-left="1.519cm"/>
        </style:list-level-properties>
        <style:text-properties style:font-name="Symbol1"/>
      </text:list-level-style-bullet>
      <text:list-level-style-bullet text:level="2" text:style-name="ListLabel_20_2" style:num-suffix="•" text:bullet-char="•">
        <style:list-level-properties text:list-level-position-and-space-mode="label-alignment">
          <style:list-level-label-alignment text:label-followed-by="listtab" fo:text-indent="-0.635cm" fo:margin-left="3.115cm"/>
        </style:list-level-properties>
      </text:list-level-style-bullet>
      <text:list-level-style-bullet text:level="3" text:style-name="ListLabel_20_2" style:num-suffix="•" text:bullet-char="•">
        <style:list-level-properties text:list-level-position-and-space-mode="label-alignment">
          <style:list-level-label-alignment text:label-followed-by="listtab" fo:text-indent="-0.635cm" fo:margin-left="4.713cm"/>
        </style:list-level-properties>
      </text:list-level-style-bullet>
      <text:list-level-style-bullet text:level="4" text:style-name="ListLabel_20_2" style:num-suffix="•" text:bullet-char="•">
        <style:list-level-properties text:list-level-position-and-space-mode="label-alignment">
          <style:list-level-label-alignment text:label-followed-by="listtab" fo:text-indent="-0.635cm" fo:margin-left="6.311cm"/>
        </style:list-level-properties>
      </text:list-level-style-bullet>
      <text:list-level-style-bullet text:level="5" text:style-name="ListLabel_20_2" style:num-suffix="•" text:bullet-char="•">
        <style:list-level-properties text:list-level-position-and-space-mode="label-alignment">
          <style:list-level-label-alignment text:label-followed-by="listtab" fo:text-indent="-0.635cm" fo:margin-left="7.909cm"/>
        </style:list-level-properties>
      </text:list-level-style-bullet>
      <text:list-level-style-bullet text:level="6" text:style-name="ListLabel_20_2" style:num-suffix="•" text:bullet-char="•">
        <style:list-level-properties text:list-level-position-and-space-mode="label-alignment">
          <style:list-level-label-alignment text:label-followed-by="listtab" fo:text-indent="-0.635cm" fo:margin-left="9.509cm"/>
        </style:list-level-properties>
      </text:list-level-style-bullet>
      <text:list-level-style-bullet text:level="7" text:style-name="ListLabel_20_2" style:num-suffix="•" text:bullet-char="•">
        <style:list-level-properties text:list-level-position-and-space-mode="label-alignment">
          <style:list-level-label-alignment text:label-followed-by="listtab" fo:text-indent="-0.635cm" fo:margin-left="11.107cm"/>
        </style:list-level-properties>
      </text:list-level-style-bullet>
      <text:list-level-style-bullet text:level="8" text:style-name="ListLabel_20_2" style:num-suffix="•" text:bullet-char="•">
        <style:list-level-properties text:list-level-position-and-space-mode="label-alignment">
          <style:list-level-label-alignment text:label-followed-by="listtab" fo:text-indent="-0.635cm" fo:margin-left="12.705cm"/>
        </style:list-level-properties>
      </text:list-level-style-bullet>
      <text:list-level-style-bullet text:level="9" text:style-name="ListLabel_20_2" style:num-suffix="•" text:bullet-char="•">
        <style:list-level-properties text:list-level-position-and-space-mode="label-alignment">
          <style:list-level-label-alignment text:label-followed-by="listtab" fo:text-indent="-0.635cm" fo:margin-left="14.30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046cm" fo:margin-bottom="0.494cm" fo:margin-left="1.75cm" fo:margin-right="1.75cm" style:writing-mode="lr-tb" style:layout-grid-color="#c0c0c0" style:layout-grid-lines="2716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Converted1"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arina</meta:initial-creator>
    <meta:creation-date>2024-12-19T12:07:04</meta:creation-date>
    <dc:date>2026-01-10T11:52:10.77</dc:date>
    <meta:editing-duration>PT43S</meta:editing-duration>
    <meta:generator>OpenOffice/4.1.15$Win32 OpenOffice.org_project/4115m2$Build-9813</meta:generator>
    <dc:creator>MONIA LAI</dc:creator>
    <meta:document-statistic meta:table-count="0" meta:image-count="0" meta:object-count="0" meta:page-count="2" meta:paragraph-count="47" meta:word-count="593" meta:character-count="4256"/>
    <meta:editing-cycles>1</meta:editing-cycles>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