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Cambria" fo:font-weight="bold" style:font-weight-asian="bold" style:font-name-complex="Calibri1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margin-top="0cm" fo:margin-bottom="0cm" fo:line-height="100%" fo:text-align="center" style:justify-single-word="false"/>
    </style:style>
    <style:style style:name="P5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P6" style:family="paragraph" style:parent-style-name="Standard">
      <style:paragraph-properties fo:margin-left="0cm" fo:margin-right="0cm" fo:margin-top="0cm" fo:margin-bottom="0cm" fo:line-height="100%" fo:text-align="end" style:justify-single-word="false" fo:text-indent="1.251cm" style:auto-text-indent="false"/>
      <style:text-properties style:font-name="Cambria" style:font-name-complex="Calibri1"/>
    </style:style>
    <style:style style:name="P7" style:family="paragraph" style:parent-style-name="Standard">
      <style:paragraph-properties fo:margin-left="0cm" fo:margin-right="0cm" fo:margin-top="0cm" fo:margin-bottom="0cm" fo:line-height="100%" fo:text-align="end" style:justify-single-word="false" fo:text-indent="1.251cm" style:auto-text-indent="false"/>
    </style:style>
    <style:style style:name="P8" style:family="paragraph" style:parent-style-name="Standard">
      <style:paragraph-properties fo:margin-left="0cm" fo:margin-right="0cm" fo:text-align="end" style:justify-single-word="false" fo:text-indent="1.249cm" style:auto-text-indent="false"/>
      <style:text-properties style:font-name="Cambria" style:font-name-complex="Calibri1"/>
    </style:style>
    <style:style style:name="P9" style:family="paragraph" style:parent-style-name="Footer">
      <style:paragraph-properties fo:text-align="justify" style:justify-single-word="false"/>
    </style:style>
    <style:style style:name="T1" style:family="text">
      <style:text-properties fo:color="#365f91" style:font-name="Cambria" fo:font-size="18pt" fo:font-weight="bold" style:font-size-asian="18pt" style:font-weight-asian="bold" style:font-name-complex="Calibri1" style:font-size-complex="18pt"/>
    </style:style>
    <style:style style:name="T2" style:family="text">
      <style:text-properties style:font-name="Cambria"/>
    </style:style>
    <style:style style:name="T3" style:family="text">
      <style:text-properties style:font-name="Cambria" style:font-name-complex="Calibri1"/>
    </style:style>
    <style:style style:name="T4" style:family="text">
      <style:text-properties style:font-name="Cambria" fo:font-weight="bold" style:font-weight-asian="bold" style:font-name-complex="Calibri1"/>
    </style:style>
    <style:style style:name="T5" style:family="text">
      <style:text-properties style:font-name="Cambria" style:text-underline-style="solid" style:text-underline-width="auto" style:text-underline-color="font-color" style:font-name-complex="Calibri1"/>
    </style:style>
    <style:style style:name="T6" style:family="text">
      <style:text-properties style:font-name="Cambria" style:text-underline-style="solid" style:text-underline-width="auto" style:text-underline-color="font-color" fo:font-weight="bold" style:font-weight-asian="bold" style:font-name-complex="Calibri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DELEGA ALL’ASSISTENTE DELLO SCUOLABUS</text:span></text:p>
      <text:p text:style-name="P4"><text:span text:style-name="T1"><text:s/>PER IL RITIRO DEL MINORE</text:span></text:p>
      <text:p text:style-name="P6"/>
      <text:p text:style-name="P7"><text:span text:style-name="T3">Al Dirigente Scolastico </text:span></text:p>
      <text:p text:style-name="P7"><text:span text:style-name="T3">dell’Istituto Comprensivo “G. Mazzini” </text:span></text:p>
      <text:p text:style-name="P7"><text:span text:style-name="T3">di L’Aquila</text:span></text:p>
      <text:p text:style-name="P8"/>
      <text:p text:style-name="Standard"><text:span text:style-name="T3">Il/La sottoscritto/a_______________________________________________nato a _________________________ il ____________</text:span></text:p>
      <text:p text:style-name="Standard"><text:span text:style-name="T3">genitore/tutore esercente la patria potestà dell’alunno/a ___________________________________________________</text:span></text:p>
      <text:p text:style-name="Standard"><text:span text:style-name="T3">frequentante la classe _______ <text:s/>sezione _________ nel plesso di <text:s/>_________________________________________________ </text:span></text:p>
      <text:p text:style-name="Standard"><text:span text:style-name="T3">della scuola <text:s/>dell’INFANZIA [ <text:s text:c="2"/>] <text:s text:c="3"/>– <text:s text:c="4"/>della scuola PRIMARIA [ <text:s text:c="2"/>]</text:span></text:p>
      <text:p text:style-name="P1"><text:span text:style-name="T4">COMUNICA</text:span></text:p>
      <text:p text:style-name="P1"><text:span text:style-name="T3">di avvalersi dell’utilizzo del servizio scuolabus e</text:span></text:p>
      <text:p text:style-name="P1"><text:span text:style-name="T4">DELEGA PER IL RITIRO DEL MINORE</text:span></text:p>
      <text:p text:style-name="P1"><text:span text:style-name="T4">L’assistente in servizio dello scuolabus individuato dall’Ente Locale. </text:span></text:p>
      <text:p text:style-name="P2"/>
      <text:p text:style-name="P3"><text:span text:style-name="T5">La presente delega ha validità per il corrente anno scolastico nell’Istituto Comprensivo “G. Mazzini”</text:span><text:span text:style-name="T3">, </text:span><text:span text:style-name="T6">fino a comunicazione scritta di revoca</text:span><text:span text:style-name="T3">.</text:span></text:p>
      <text:p text:style-name="P3"><text:span text:style-name="T2">Consapevole delle conseguenze amministrative e penali per chi rilasci dichiarazioni non corrispondenti a verità, ai sensi del DPR 245/2000, dichiara di aver effettuato la scelta/richiesta in osservanza delle disposizioni sulla responsabilità genitoriale di cui agli artt. 316, 337 ter e 337 quater del codice civile, che richiedono il consenso di entrambi i genitori.</text:span></text:p>
      <text:p text:style-name="P3"><text:span text:style-name="T2">L’Aquila, _______________________________ <text:s text:c="3"/><text:tab/><text:tab/></text:span></text:p>
      <text:p text:style-name="P3"><text:span text:style-name="T2"><text:tab/><text:tab/><text:tab/><text:tab/><text:tab/><text:tab/><text:tab/><text:tab/><text:tab/><text:tab/><text:tab/><text:tab/><text:tab/> <text:s text:c="17"/></text:span></text:p>
      <text:p text:style-name="P3"><text:span text:style-name="T2"><text:s text:c="99"/></text:span><text:span text:style-name="T3">FIRMA DEL GENITORE/TUTORE </text:span></text:p>
      <text:p text:style-name="P1"><text:span text:style-name="T3"><text:s text:c="62"/>____________________________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ListLabel_20_1" style:display-name="ListLabel 1" style:family="text">
      <style:text-properties style:font-name-complex="Courier Ne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justify" style:justify-single-word="false"/>
    </style:style>
    <style:page-layout style:name="Mpm1">
      <style:page-layout-properties fo:page-width="21.001cm" fo:page-height="29.7cm" style:num-format="1" style:print-orientation="portrait" fo:margin-top="1.251cm" fo:margin-bottom="0.744cm" fo:margin-left="2cm" fo:margin-right="2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757cm" fo:margin-left="0cm" fo:margin-right="0cm" fo:margin-top="0.656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Server</meta:initial-creator>
    <dc:creator>DE FILIPPIS</dc:creator>
    <meta:editing-cycles>14</meta:editing-cycles>
    <meta:print-date>2022-09-20T08:06:00</meta:print-date>
    <meta:creation-date>2022-09-20T08:03:00</meta:creation-date>
    <dc:date>2023-07-14T06:54:00</dc:date>
    <meta:editing-duration>PT11S</meta:editing-duration>
    <meta:generator>OpenOffice/4.1.15$Win32 OpenOffice.org_project/4115m2$Build-9813</meta:generator>
    <meta:document-statistic meta:table-count="0" meta:image-count="0" meta:object-count="0" meta:page-count="1" meta:paragraph-count="19" meta:word-count="153" meta:character-count="153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